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Google Sans" svg:font-family="'Google Sans', Arial, sans-serif"/>
    <style:font-face style:name="Mangal2" svg:font-family="Mangal"/>
    <style:font-face style:name="OpenSymbol" svg:font-family="OpenSymbol, Calibri"/>
    <style:font-face style:name="Courier New" svg:font-family="'Courier New'" style:font-family-generic="modern"/>
    <style:font-face style:name="Courier New1" svg:font-family="'Courier New'" style:font-family-generic="modern" style:font-pitch="fixed"/>
    <style:font-face style:name="Arial-BoldItalicMT" svg:font-family="Arial-BoldItalicMT" style:font-family-generic="roman" style:font-pitch="variable"/>
    <style:font-face style:name="Mangal1" svg:font-family="Mangal, 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ucida Sans Unicode1" svg:font-family="'Lucida Sans Unicode'"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Mangal" svg:font-family="Mangal"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WW-Standard">
      <style:text-properties style:font-name="Arial" fo:font-size="8pt" style:text-underline-style="solid" style:text-underline-width="auto" style:text-underline-color="font-color" fo:font-weight="bold" style:font-size-asian="8pt" style:font-weight-asian="bold" style:font-name-complex="Arial" style:font-size-complex="8pt" style:font-weight-complex="bold"/>
    </style:style>
    <style:style style:name="P3" style:family="paragraph" style:parent-style-name="WW-Standard">
      <style:paragraph-properties fo:text-align="center" style:justify-single-word="false"/>
      <style:text-properties style:font-name="Arial" fo:font-size="8pt" style:text-underline-style="solid" style:text-underline-width="auto" style:text-underline-color="font-color" fo:font-weight="bold" style:font-size-asian="8pt" style:font-weight-asian="bold" style:font-name-complex="Arial" style:font-size-complex="8pt" style:font-weight-complex="bold"/>
    </style:style>
    <style:style style:name="P4" style:family="paragraph" style:parent-style-name="WW-Standard">
      <style:text-properties style:font-name="Arial" fo:font-size="8pt" style:text-underline-style="solid" style:text-underline-width="auto" style:text-underline-color="font-color" fo:font-weight="bold" fo:background-color="#ffffff" style:font-size-asian="8pt" style:font-weight-asian="bold" style:font-name-complex="Arial" style:font-size-complex="8pt" style:font-weight-complex="bold"/>
    </style:style>
    <style:style style:name="P5" style:family="paragraph" style:parent-style-name="WW-Standard">
      <style:text-properties style:font-name="Arial" fo:font-size="8pt" style:font-size-asian="8pt" style:font-name-complex="Arial" style:font-size-complex="8pt"/>
    </style:style>
    <style:style style:name="P6" style:family="paragraph" style:parent-style-name="WW-Standard">
      <style:paragraph-properties fo:text-align="justify" style:justify-single-word="false"/>
      <style:text-properties style:font-name="Arial" fo:font-size="8pt" style:font-size-asian="8pt" style:font-name-complex="Arial" style:font-size-complex="8pt"/>
    </style:style>
    <style:style style:name="P7" style:family="paragraph" style:parent-style-name="WW-Standard">
      <style:text-properties style:font-name="Arial" fo:font-size="8pt" fo:background-color="#ffffff" style:font-size-asian="8pt" style:font-name-complex="Arial" style:font-size-complex="8pt"/>
    </style:style>
    <style:style style:name="P8" style:family="paragraph" style:parent-style-name="WW-Standard">
      <style:paragraph-properties fo:text-align="justify" style:justify-single-word="false"/>
      <style:text-properties style:font-name="Arial" fo:font-size="8pt" fo:background-color="#ffffff" style:font-size-asian="8pt" style:font-name-complex="Arial" style:font-size-complex="8pt" style:font-weight-complex="bold"/>
    </style:style>
    <style:style style:name="P9" style:family="paragraph" style:parent-style-name="WW-Standard">
      <style:text-properties style:font-name="Arial" fo:font-size="8pt" fo:language="fr" fo:country="FR" style:font-size-asian="8pt" style:font-name-complex="Arial" style:font-size-complex="8pt"/>
    </style:style>
    <style:style style:name="P10" style:family="paragraph" style:parent-style-name="WW-Standard">
      <style:text-properties style:font-name="Arial" fo:font-size="8pt" fo:language="fr" fo:country="FR" style:font-size-asian="8pt" style:font-name-complex="Arial" style:font-size-complex="8pt" style:font-weight-complex="bold"/>
    </style:style>
    <style:style style:name="P11" style:family="paragraph" style:parent-style-name="WW-Standard">
      <style:paragraph-properties fo:text-align="center" style:justify-single-word="false"/>
      <style:text-properties style:font-name="Arial" fo:font-size="8pt" fo:language="fr" fo:country="FR" style:font-size-asian="8pt" style:font-name-complex="Arial" style:font-size-complex="8pt" style:font-weight-complex="bold"/>
    </style:style>
    <style:style style:name="P12" style:family="paragraph" style:parent-style-name="WW-Standard" style:list-style-name="WW8Num8">
      <style:text-properties style:font-name="Arial" fo:font-size="8pt" fo:language="fr" fo:country="FR" style:font-size-asian="8pt" style:font-name-complex="Arial" style:font-size-complex="8pt"/>
    </style:style>
    <style:style style:name="P13" style:family="paragraph" style:parent-style-name="WW-Standard" style:list-style-name="WW8Num7">
      <style:text-properties style:font-name="Arial" fo:font-size="8pt" fo:language="fr" fo:country="FR" style:font-size-asian="8pt" style:font-name-complex="Arial" style:font-size-complex="8pt"/>
    </style:style>
    <style:style style:name="P14" style:family="paragraph" style:parent-style-name="WW-Standard">
      <style:text-properties style:font-name="Arial" fo:font-size="8pt" fo:language="fr" fo:country="FR" fo:font-weight="bold" style:font-size-asian="8pt" style:font-weight-asian="bold" style:font-name-complex="Arial" style:font-size-complex="8pt" style:font-weight-complex="bold"/>
    </style:style>
    <style:style style:name="P15" style:family="paragraph" style:parent-style-name="WW-Standard" style:list-style-name="WW8Num4">
      <style:text-properties style:font-name="Arial" fo:font-size="8pt" fo:language="fr" fo:country="FR" fo:font-weight="bold" style:font-size-asian="8pt" style:font-weight-asian="bold" style:font-name-complex="Arial" style:font-size-complex="8pt" style:font-weight-complex="bold"/>
    </style:style>
    <style:style style:name="P16" style:family="paragraph" style:parent-style-name="WW-Standard" style:list-style-name="WW8Num6">
      <style:text-properties style:font-name="Arial" fo:font-size="8pt" fo:language="fr" fo:country="FR" fo:font-weight="bold" style:font-size-asian="8pt" style:font-weight-asian="bold" style:font-name-complex="Arial" style:font-size-complex="8pt" style:font-weight-complex="bold"/>
    </style:style>
    <style:style style:name="P17" style:family="paragraph" style:parent-style-name="WW-Standard">
      <style:text-properties style:font-name="Arial" fo:font-size="8pt" fo:language="fr" fo:country="FR" style:text-underline-style="solid" style:text-underline-width="auto" style:text-underline-color="font-color" fo:font-weight="bold" style:font-size-asian="8pt" style:font-weight-asian="bold" style:font-name-complex="Arial" style:font-size-complex="8pt" style:font-weight-complex="bold"/>
    </style:style>
    <style:style style:name="P18" style:family="paragraph" style:parent-style-name="WW-Standard">
      <style:paragraph-properties fo:text-align="center" style:justify-single-word="false"/>
      <style:text-properties style:font-name="Arial" fo:font-size="8pt" fo:language="fr" fo:country="FR" style:text-underline-style="solid" style:text-underline-width="auto" style:text-underline-color="font-color" fo:font-weight="bold" style:font-size-asian="8pt" style:font-weight-asian="bold" style:font-name-complex="Arial" style:font-size-complex="8pt" style:font-weight-complex="bold"/>
    </style:style>
    <style:style style:name="P19" style:family="paragraph" style:parent-style-name="WW-Standard">
      <style:paragraph-properties fo:text-align="justify" style:justify-single-word="false"/>
      <style:text-properties fo:color="#990000" fo:font-size="8pt" fo:background-color="transparent" style:font-size-asian="8pt" style:font-size-complex="8pt"/>
    </style:style>
    <style:style style:name="P20" style:family="paragraph" style:parent-style-name="WW-Standard">
      <style:paragraph-properties fo:text-align="justify" style:justify-single-word="false"/>
      <style:text-properties fo:color="#800000" fo:font-size="8pt" fo:font-weight="bold" fo:background-color="#ffffff" style:font-size-asian="8pt" style:font-weight-asian="bold" style:font-size-complex="8pt" style:font-weight-complex="bold"/>
    </style:style>
    <style:style style:name="P21" style:family="paragraph" style:parent-style-name="WW-Standard">
      <style:text-properties fo:color="#000000" style:font-name="Arial" fo:font-size="8pt" fo:font-weight="bold" style:font-size-asian="8pt" style:font-weight-asian="bold" style:font-name-complex="Arial" style:font-size-complex="8pt" style:font-weight-complex="bold"/>
    </style:style>
    <style:style style:name="P22" style:family="paragraph" style:parent-style-name="WW-Standard">
      <style:paragraph-properties fo:text-align="justify" style:justify-single-word="false"/>
      <style:text-properties fo:color="#000000" style:font-name="Arial" fo:font-size="8pt" fo:font-weight="bold" style:font-size-asian="8pt" style:font-weight-asian="bold" style:font-name-complex="Arial" style:font-size-complex="8pt" style:font-weight-complex="bold"/>
    </style:style>
    <style:style style:name="P23" style:family="paragraph" style:parent-style-name="WW-Standard">
      <style:text-properties fo:color="#000000" style:font-name="Arial" fo:font-size="8pt" style:text-underline-style="solid" style:text-underline-width="auto" style:text-underline-color="font-color" fo:font-weight="bold" style:font-size-asian="8pt" style:font-weight-asian="bold" style:font-name-complex="Arial" style:font-size-complex="8pt" style:font-weight-complex="bold"/>
    </style:style>
    <style:style style:name="P24" style:family="paragraph" style:parent-style-name="WW-Standard">
      <style:paragraph-properties fo:text-align="justify" style:justify-single-word="false"/>
      <style:text-properties fo:color="#000000" style:font-name="Arial" fo:font-size="8pt" style:font-size-asian="8pt" style:font-name-complex="Arial" style:font-size-complex="8pt"/>
    </style:style>
    <style:style style:name="P25" style:family="paragraph" style:parent-style-name="WW-Standard">
      <style:text-properties fo:color="#000000" style:font-name="Arial" fo:font-size="8pt" style:font-size-asian="8pt" style:font-size-complex="8pt"/>
    </style:style>
    <style:style style:name="P26" style:family="paragraph" style:parent-style-name="WW-Standard">
      <style:text-properties fo:color="#000000" style:font-name="Arial" fo:font-size="7pt" style:text-underline-style="solid" style:text-underline-width="auto" style:text-underline-color="font-color" fo:font-weight="bold" style:font-size-asian="7pt" style:font-weight-asian="bold" style:font-name-complex="Arial" style:font-size-complex="7pt" style:font-weight-complex="bold"/>
    </style:style>
    <style:style style:name="P27" style:family="paragraph" style:parent-style-name="WW-Standard">
      <style:text-properties fo:color="#000000" style:font-name="Arial" fo:font-size="7pt" style:font-size-asian="7pt" style:font-name-complex="Arial" style:font-size-complex="7pt"/>
    </style:style>
    <style:style style:name="P28" style:family="paragraph" style:parent-style-name="WW-Standard">
      <style:paragraph-properties fo:text-align="justify" style:justify-single-word="false"/>
      <style:text-properties fo:color="#000000" style:font-name="Arial" fo:font-size="7pt" style:font-size-asian="7pt" style:font-name-complex="Arial" style:font-size-complex="7pt"/>
    </style:style>
    <style:style style:name="P29" style:family="paragraph" style:parent-style-name="WW-Standard" style:list-style-name="WW8Num5">
      <style:paragraph-properties fo:text-align="justify" style:justify-single-word="false"/>
      <style:text-properties fo:color="#000000" style:font-name="Arial" fo:font-size="7pt" style:font-size-asian="7pt" style:font-name-complex="Arial" style:font-size-complex="7pt"/>
    </style:style>
    <style:style style:name="P30" style:family="paragraph" style:parent-style-name="WW-Standard">
      <style:text-properties fo:color="#000000" style:font-name="Arial" fo:font-size="7pt" fo:font-weight="bold" style:font-size-asian="7pt" style:font-weight-asian="bold" style:font-name-complex="Arial" style:font-size-complex="7pt" style:font-weight-complex="bold"/>
    </style:style>
    <style:style style:name="P31" style:family="paragraph" style:parent-style-name="WW-Standard">
      <style:paragraph-properties fo:text-align="justify" style:justify-single-word="false"/>
      <style:text-properties fo:color="#000000" fo:font-size="8pt" style:font-size-asian="8pt" style:font-size-complex="8pt"/>
    </style:style>
    <style:style style:name="P32" style:family="paragraph" style:parent-style-name="WW-Standard" style:list-style-name="WW8Num2">
      <style:paragraph-properties fo:text-align="justify" style:justify-single-word="false"/>
      <style:text-properties fo:color="#000000" fo:font-size="8pt" style:font-size-asian="8pt" style:font-size-complex="8pt"/>
    </style:style>
    <style:style style:name="P33" style:family="paragraph" style:parent-style-name="WW-Standard">
      <style:text-properties fo:color="#000000" fo:font-size="7pt" style:font-size-asian="7pt" style:font-size-complex="7pt"/>
    </style:style>
    <style:style style:name="P34" style:family="paragraph" style:parent-style-name="WW-Standard">
      <style:paragraph-properties fo:text-align="justify" style:justify-single-word="false"/>
      <style:text-properties fo:color="#000000" fo:font-size="7pt" style:font-size-asian="7pt" style:font-size-complex="7pt"/>
    </style:style>
    <style:style style:name="P35" style:family="paragraph" style:parent-style-name="WW-Standard" style:list-style-name="WW8Num5">
      <style:paragraph-properties fo:text-align="justify" style:justify-single-word="false"/>
      <style:text-properties fo:color="#000000" fo:font-size="7pt" style:font-size-asian="7pt" style:font-size-complex="7pt"/>
    </style:style>
    <style:style style:name="P36" style:family="paragraph" style:parent-style-name="WW-Standard">
      <style:text-properties fo:font-size="8pt" style:font-size-asian="8pt" style:font-size-complex="8pt"/>
    </style:style>
    <style:style style:name="P37" style:family="paragraph" style:parent-style-name="WW-Standard">
      <style:paragraph-properties fo:text-align="justify" style:justify-single-word="false"/>
      <style:text-properties fo:font-size="8pt" style:font-size-asian="8pt" style:font-size-complex="8pt"/>
    </style:style>
    <style:style style:name="P38" style:family="paragraph" style:parent-style-name="WW-Standard">
      <style:paragraph-properties fo:text-align="center" style:justify-single-word="false"/>
      <style:text-properties fo:font-size="8pt" style:font-size-asian="8pt" style:font-size-complex="8pt"/>
    </style:style>
    <style:style style:name="P39" style:family="paragraph" style:parent-style-name="WW-Standard" style:list-style-name="WW8Num6">
      <style:text-properties fo:font-size="8pt" style:font-size-asian="8pt" style:font-size-complex="8pt"/>
    </style:style>
    <style:style style:name="P40" style:family="paragraph" style:parent-style-name="WW-Standard">
      <style:paragraph-properties fo:margin-left="1.27cm" fo:margin-right="0cm" fo:text-align="justify" style:justify-single-word="false" fo:text-indent="0cm" style:auto-text-indent="false"/>
      <style:text-properties fo:color="#800000" fo:font-size="8pt" fo:background-color="#ffffff" style:font-size-asian="8pt" style:font-size-complex="8pt"/>
    </style:style>
    <style:style style:name="P41" style:family="paragraph" style:parent-style-name="WW-Standard">
      <style:paragraph-properties fo:margin-left="6.35cm" fo:margin-right="0cm" fo:text-align="justify" style:justify-single-word="false" fo:text-indent="0cm" style:auto-text-indent="false"/>
      <style:text-properties fo:color="#990000" fo:font-size="8pt" fo:font-weight="bold" fo:background-color="transparent" style:font-size-asian="8pt" style:font-weight-asian="bold" style:font-size-complex="8pt" style:font-weight-complex="bold"/>
    </style:style>
    <style:style style:name="P42" style:family="paragraph" style:parent-style-name="WW-Standard" style:master-page-name="Standard">
      <style:paragraph-properties style:page-number="auto"/>
      <style:text-properties style:font-name="Arial" fo:font-size="8pt" style:font-size-asian="8pt" style:font-name-complex="Arial" style:font-size-complex="8pt"/>
    </style:style>
    <style:style style:name="P43" style:family="paragraph" style:parent-style-name="Standard">
      <style:text-properties fo:color="#000000" fo:font-size="8pt" style:font-size-asian="8pt" style:font-size-complex="8pt"/>
    </style:style>
    <style:style style:name="P44" style:family="paragraph" style:parent-style-name="Standard">
      <style:text-properties fo:color="#000000" fo:font-size="7pt" style:font-size-asian="7pt" style:font-size-complex="7pt"/>
    </style:style>
    <style:style style:name="P45" style:family="paragraph" style:parent-style-name="Preformatted_20_Text_20__28_user_29_">
      <style:paragraph-properties fo:margin-top="0cm" fo:margin-bottom="0.499cm" fo:text-align="center" style:justify-single-word="false" fo:break-before="page"/>
      <style:text-properties style:font-name="Arial" fo:font-size="8pt" style:text-underline-style="solid" style:text-underline-width="auto" style:text-underline-color="font-color" fo:font-weight="bold" style:font-size-asian="8pt" style:font-weight-asian="bold" style:font-name-complex="Arial" style:font-size-complex="8pt" style:font-weight-complex="bold"/>
    </style:style>
    <style:style style:name="T1" style:family="text">
      <style:text-properties fo:font-size="10pt" style:font-size-asian="10pt" style:font-size-complex="10pt"/>
    </style:style>
    <style:style style:name="T2" style:family="text">
      <style:text-properties fo:color="#000000"/>
    </style:style>
    <style:style style:name="T3" style:family="text">
      <style:text-properties fo:color="#000000" style:text-line-through-style="none" style:font-name="Times New Roman" fo:font-size="10pt" style:text-underline-style="none" fo:font-weight="normal" style:text-blinking="false" style:font-size-asian="10pt" style:font-size-complex="10pt"/>
    </style:style>
    <style:style style:name="T4" style:family="text">
      <style:text-properties style:font-name="Arial" style:font-name-complex="Arial"/>
    </style:style>
    <style:style style:name="T5" style:family="text">
      <style:text-properties style:font-name="Arial" style:font-name-complex="Arial" style:font-weight-complex="bold"/>
    </style:style>
    <style:style style:name="T6" style:family="text">
      <style:text-properties style:font-name="Arial" style:font-name-complex="Arial" loext:opacity="100%" loext:char-shading-value="0"/>
    </style:style>
    <style:style style:name="T7" style:family="text">
      <style:text-properties style:font-name="Arial" style:text-underline-style="solid" style:text-underline-width="auto" style:text-underline-color="font-color" fo:font-weight="bold" style:font-weight-asian="bold" style:font-name-complex="Arial" style:font-weight-complex="bold"/>
    </style:style>
    <style:style style:name="T8" style:family="text">
      <style:text-properties style:font-name="Arial" fo:font-weight="bold" style:font-weight-asian="bold" style:font-name-complex="Arial" style:font-weight-complex="bold"/>
    </style:style>
    <style:style style:name="T9" style:family="text">
      <style:text-properties style:font-name="Arial" fo:font-weight="bold" fo:background-color="#ffffff" style:font-weight-asian="bold" style:font-name-complex="Arial" style:font-weight-complex="bold" loext:opacity="100%" loext:char-shading-value="0"/>
    </style:style>
    <style:style style:name="T10" style:family="text">
      <style:text-properties style:font-name="Arial" fo:background-color="#ffffff" style:font-name-complex="Arial" loext:char-shading-value="0"/>
    </style:style>
    <style:style style:name="T11" style:family="text">
      <style:text-properties style:font-name="Arial" fo:background-color="#ffffff" style:font-name-complex="Arial" style:font-weight-complex="bold" loext:char-shading-value="0"/>
    </style:style>
    <style:style style:name="T12" style:family="text">
      <style:text-properties style:font-name="Arial" fo:background-color="#ffffff" style:font-name-complex="Arial" loext:opacity="100%" loext:char-shading-value="0"/>
    </style:style>
    <style:style style:name="T13" style:family="text">
      <style:text-properties style:font-name="Arial" fo:background-color="#ffffff" style:font-name-complex="Arial" loext:opacity="100%" loext:char-shading-value="0"/>
    </style:style>
    <style:style style:name="T14" style:family="text">
      <style:text-properties style:font-name="Arial" fo:background-color="#ffffff" style:font-name-complex="Arial" loext:opacity="100%" loext:char-shading-value="0"/>
    </style:style>
    <style:style style:name="T15" style:family="text">
      <style:text-properties style:font-name="Arial" fo:background-color="#ffff00" style:font-name-complex="Arial" loext:char-shading-value="0"/>
    </style:style>
    <style:style style:name="T16" style:family="text">
      <style:text-properties style:font-name="Arial" fo:font-weight="normal" fo:background-color="#ffffff" style:font-weight-asian="normal" style:font-name-complex="Arial" style:font-weight-complex="normal" loext:char-shading-value="0"/>
    </style:style>
    <style:style style:name="T17" style:family="text">
      <style:text-properties style:font-name="Arial" fo:font-weight="normal" fo:background-color="#ffffff" style:font-weight-asian="normal" style:font-name-complex="Arial" style:font-weight-complex="normal" loext:opacity="100%" loext:char-shading-value="0"/>
    </style:style>
    <style:style style:name="T18" style:family="text">
      <style:text-properties style:font-name="Arial" fo:font-weight="normal" style:font-weight-asian="normal" style:font-name-complex="Arial" style:font-weight-complex="normal" loext:opacity="100%"/>
    </style:style>
    <style:style style:name="T19" style:family="text">
      <style:text-properties style:font-name="Arial" fo:font-weight="normal" style:font-weight-asian="normal" style:font-name-complex="Arial" style:font-weight-complex="normal" loext:opacity="100%"/>
    </style:style>
    <style:style style:name="T20" style:family="text">
      <style:text-properties style:font-name="Arial" fo:language="fr" fo:country="FR" style:text-underline-style="solid" style:text-underline-width="auto" style:text-underline-color="font-color" fo:font-weight="bold" style:font-weight-asian="bold" style:font-name-complex="Arial" style:font-weight-complex="bold"/>
    </style:style>
    <style:style style:name="T21" style:family="text">
      <style:text-properties style:font-name="Arial" fo:language="fr" fo:country="FR" fo:font-weight="bold" style:font-weight-asian="bold" style:font-name-complex="Arial"/>
    </style:style>
    <style:style style:name="T22" style:family="text">
      <style:text-properties style:font-name="Arial" fo:language="fr" fo:country="FR" fo:font-weight="bold" style:font-weight-asian="bold" style:font-name-complex="Arial" style:font-weight-complex="bold"/>
    </style:style>
    <style:style style:name="T23" style:family="text">
      <style:text-properties fo:color="#800000" style:font-name="Arial" style:font-name-complex="Arial" loext:opacity="100%"/>
    </style:style>
    <style:style style:name="T24" style:family="text">
      <style:text-properties fo:color="#800000" style:font-name="Arial" fo:background-color="#ffffff" style:font-name-complex="Arial" loext:opacity="100%" loext:char-shading-value="0"/>
    </style:style>
    <style:style style:name="T25" style:family="text">
      <style:text-properties fo:color="#800000" style:font-name="Arial" fo:font-weight="normal" fo:background-color="#ffffff" style:font-weight-asian="normal" style:font-name-complex="Arial" style:font-weight-complex="normal" loext:opacity="100%" loext:char-shading-value="0"/>
    </style:style>
    <style:style style:name="T26" style:family="text">
      <style:text-properties fo:color="#861141" style:font-name="Arial" fo:font-weight="bold" fo:background-color="#ffffff" style:font-weight-asian="bold" style:font-name-complex="Arial" loext:opacity="100%" loext:char-shading-value="0"/>
    </style:style>
    <style:style style:name="T27" style:family="text">
      <style:text-properties fo:color="#861141" style:font-name="Arial" fo:font-weight="bold" fo:background-color="#ffffff" style:font-weight-asian="bold" style:font-name-complex="Arial" style:font-weight-complex="bold" loext:opacity="100%" loext:char-shading-value="0"/>
    </style:style>
    <style:style style:name="T28" style:family="text">
      <style:text-properties fo:color="#861141" style:font-name="Arial" fo:background-color="#ffffff" style:font-name-complex="Arial" loext:opacity="100%" loext:char-shading-value="0"/>
    </style:style>
    <style:style style:name="T29" style:family="text">
      <style:text-properties fo:color="#861141" style:font-name="Arial" fo:font-weight="normal" style:font-weight-asian="normal" style:font-name-complex="Arial" style:font-weight-complex="normal" loext:opacity="100%"/>
    </style:style>
    <style:style style:name="T30" style:family="text">
      <style:text-properties fo:color="#861141" style:font-name="Arial" fo:font-weight="normal" style:font-weight-asian="normal" style:font-name-complex="Arial" style:font-weight-complex="normal" loext:opacity="100%"/>
    </style:style>
    <style:style style:name="T31" style:family="text">
      <style:text-properties fo:color="#861141" style:font-name="Arial" fo:font-size="12pt" fo:font-weight="normal" style:font-size-asian="12pt" style:font-weight-asian="normal" style:font-name-complex="Arial" style:font-size-complex="12pt" style:font-weight-complex="normal" loext:opacity="100%"/>
    </style:style>
    <style:style style:name="T32" style:family="text">
      <style:text-properties fo:background-color="#ffffff" loext:char-shading-value="0"/>
    </style:style>
    <style:style style:name="T33" style:family="text">
      <style:text-properties fo:color="#bf0041" style:font-name="Arial" fo:background-color="#ffffff" style:font-name-complex="Arial" loext:opacity="100%" loext:char-shading-value="0"/>
    </style:style>
    <style:style style:name="T34" style:family="text">
      <style:text-properties fo:font-style="italic" fo:font-weight="bold" fo:background-color="#ffffff" style:font-style-asian="italic" style:font-weight-asian="bold" loext:char-shading-value="0"/>
    </style:style>
    <style:style style:name="T35" style:family="text">
      <style:text-properties style:font-name="Arial-BoldItalicMT" fo:font-style="italic" fo:font-weight="bold" fo:background-color="#ffffff" style:font-style-asian="italic" style:font-weight-asian="bold" style:font-name-complex="Arial" style:font-style-complex="italic" style:font-weight-complex="bold" loext:char-shading-value="0"/>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2"><text:s text:c="39"/></text:p>
      <text:p text:style-name="P3">GARCIA LORCA – 49 rue des Foulons 1000 Bruxelles</text:p>
      <text:p text:style-name="P2"/>
      <text:p text:style-name="P3">Convention de concession pour la mise à disposition d'une salle </text:p>
      <text:p text:style-name="P2"/>
      <text:p text:style-name="P5">Entre les soussignés :</text:p>
      <text:p text:style-name="P5"/>
      <text:p text:style-name="P5">Société Coopérative à Finalité Sociale Collectif GARCIA LORCA Colectivo,</text:p>
      <text:p text:style-name="P36"><text:span text:style-name="T4">en abrégé </text:span><text:span text:style-name="T8">S.C.F.S GARCIA LORCA,</text:span></text:p>
      <text:p text:style-name="P5">siège social au 49 Rue des Foulons à 1000 Bruxelles,</text:p>
      <text:p text:style-name="P36"><text:span text:style-name="T4">dénommé</text:span><text:span text:style-name="T23">e</text:span><text:span text:style-name="T4"> </text:span><text:span text:style-name="T8">concédante </text:span><text:span text:style-name="T4">d'une part,</text:span></text:p>
      <text:p text:style-name="P5"><text:s/>et <text:s text:c="3"/></text:p>
      <text:p text:style-name="P7"/>
      <text:p text:style-name="P36"><text:span text:style-name="T26">NOM :</text:span></text:p>
      <text:p text:style-name="P36"><text:span text:style-name="T26">REPRESENTANT (E) de :</text:span></text:p>
      <text:p text:style-name="P36"><text:span text:style-name="T26">ADRESSE :</text:span></text:p>
      <text:p text:style-name="P36"><text:span text:style-name="T4">dénommé</text:span><text:span text:style-name="T23">e</text:span><text:span text:style-name="T4"> </text:span><text:span text:style-name="T8">concessionnaire </text:span><text:span text:style-name="T4">,d'autre part,</text:span></text:p>
      <text:p text:style-name="P5"><text:s text:c="42"/></text:p>
      <text:p text:style-name="P5"><text:s text:c="46"/>IL A ETE CONVENU CE QUI SUIT :</text:p>
      <text:p text:style-name="P2">Art.1 : Objet de la concession</text:p>
      <text:p text:style-name="P2"/>
      <text:p text:style-name="P37"><text:span text:style-name="T4">Le premier nommé déclare donner en concession au second nommé, qui accepte,</text:span><text:span text:style-name="T10"> l'usage</text:span><text:span text:style-name="T15"> </text:span><text:span text:style-name="T10">de</text:span><text:span text:style-name="T24"> la salle (cocher la salle souhaitée) </text:span></text:p>
      <text:p text:style-name="P19"><text:span text:style-name="T6"/></text:p>
      <text:p text:style-name="P41"><text:span text:style-name="T6">Salle Baligand <text:s/>0</text:span></text:p>
      <text:p text:style-name="P41"><text:span text:style-name="T6">Salle</text:span><text:span text:style-name="T4"> Ventana 0</text:span></text:p>
      <text:p text:style-name="P41"><text:span text:style-name="T4">BAR 0</text:span></text:p>
      <text:p text:style-name="P41"><text:span text:style-name="T6">Salle de Danse ( 1er étage) 0</text:span></text:p>
      <text:p text:style-name="P37"><text:span text:style-name="T4"/></text:p>
      <text:p text:style-name="P37"><text:span text:style-name="T4">située Rue des Foulons 49 à 1000 Bruxelles ceci afin d'y organiser </text:span><text:span text:style-name="T24">l'activité convenue par échange de courrier électronique.</text:span></text:p>
      <text:p text:style-name="P6">Le concessionnaire déclare bien connaître <text:span text:style-name="T32">les locaux précités </text:span>et les réceptionner dans l'état décrit dans l'état des lieux, établi en présence des deux parties au moment de l'entrée en jouissance de la présente.</text:p>
      <text:p text:style-name="P6"/>
      <text:p text:style-name="P2">Art.2 : Durée</text:p>
      <text:p text:style-name="P4"/>
      <text:p text:style-name="P5"><text:span text:style-name="T32">a) Les l</text:span>ieux seront à la disposition du concessionnaire aux heires et dates suivantes ( a compléter par le concessionnaire)</text:p>
      <text:p text:style-name="P40"><text:span text:style-name="T4"/></text:p>
      <text:p text:style-name="P20"><text:span text:style-name="T4">DATE 1</text:span></text:p>
      <text:p text:style-name="P20"><text:span text:style-name="T4">HEURE de DEBUT / HEURE de FIN</text:span></text:p>
      <text:p text:style-name="P20"><text:span text:style-name="T4">DATE 2</text:span></text:p>
      <text:p text:style-name="P20"><text:span text:style-name="T4">HEURE de DEBUT / HEURE de FIN</text:span></text:p>
      <text:p text:style-name="P20"><text:span text:style-name="T4">DATE 3</text:span></text:p>
      <text:p text:style-name="P20"><text:span text:style-name="T4">HEURE de DEBUT / HEURE de FIN</text:span></text:p>
      <text:p text:style-name="P20"><text:span text:style-name="T4">DATE 4</text:span></text:p>
      <text:p text:style-name="P20"><text:span text:style-name="T4">HEURE de DEBUT / HEURE de FIN</text:span></text:p>
      <text:p text:style-name="P8"/>
      <text:p text:style-name="P31"><text:span text:style-name="T5">b) Le concessionnaire s'engage à quitter les lieu</text:span><text:span text:style-name="T11">x au plus tard à </text:span><text:span text:style-name="T17">l'heure de fin prévue ci-dessus</text:span><text:span text:style-name="T16"> </text:span><text:span text:style-name="T11">faute de quoi le concessionnaire sera tenu de payer un surcoût de 30 Euros par dépassement d'une heure constaté.</text:span></text:p>
      <text:p text:style-name="P21"/>
      <text:p text:style-name="P23">Art.3 : Prix de la concession</text:p>
      <text:p text:style-name="P23"/>
      <text:p text:style-name="P43"><text:span text:style-name="T4">a) Le prix de la concession est fixé à <text:s text:c="2"/></text:span><text:span text:style-name="T12">....... </text:span><text:span text:style-name="T10"><text:s text:c="2"/>(T.V.A comprise), couvrant toute la période d'utilisation,</text:span><text:span text:style-name="T12"> </text:span><text:span text:style-name="T12">(payable à la signature de la présente convention)</text:span><text:span text:style-name="T10"> // </text:span><text:span text:style-name="T12">(.50% du prix sont payables à la signature de la présente convention. Le solde sera réglé </text:span><text:span text:style-name="T9">au plus tard 7 jours ouvrables</text:span><text:span text:style-name="T12"> avant l</text:span><text:span text:style-name="T12">'activité. </text:span><text:span text:style-name="T4">Le compte bancaire à utiliser pour les versements est le suivant :</text:span></text:p>
      <text:p text:style-name="P24">BE 44523080109345/BIC:TRIOBEBB</text:p>
      <text:p text:style-name="P24">Ce prix comprend l'usage des espaces donnés en concession, des sanitaires, ainsi que la consommation normale d’électricité et d'eau nécessaires à l'organisation de l’activité planifiée.</text:p>
      <text:list xml:id="list8206588925676076032" text:style-name="WW8Num2">
        <text:list-item>
          <text:p text:style-name="P32"><text:span text:style-name="T5">En cas de règlement tardif</text:span><text:span text:style-name="T4">, le concessionnaire devra payer un intérêt de retard calculé </text:span><text:span text:style-name="T4">à 12% par an.</text:span></text:p>
        </text:list-item>
      </text:list>
      <text:p text:style-name="P22"/>
      <text:p text:style-name="P23">Art.4 : Caution</text:p>
      <text:p text:style-name="P23"/>
      <text:p text:style-name="P23">Motant de la caution : <text:s text:c="6"/>euros</text:p>
      <text:p text:style-name="P31"><text:span text:style-name="T4">Le concessionnaire remet une caution en faveur d</text:span><text:span text:style-name="T5">e la concédante</text:span><text:span text:style-name="T4">. Cette caution doit être payée </text:span><text:span text:style-name="T8">avant la remise des clés</text:span><text:span text:style-name="T4">. La caution sera libérée à l'expiration de la convention et après que le concessionnaire ait fourni la preuve de l’exécution de ses obligations à l’égard de la concédante (paiements prévus et restitution des clés)</text:span></text:p>
      <text:p text:style-name="P23"/>
      <text:p text:style-name="P26">Art.5 : Usage</text:p>
      <text:p text:style-name="P26"/>
      <text:p text:style-name="P34"><text:span text:style-name="T4">Les locaux désignés ci-dessus seront utilisés par le concessionnaire pour y exercer ou y organiser </text:span><text:span text:style-name="T17">l'activité décrite dans l'échange de courriers électroniques préalable à la signature de la convention</text:span></text:p>
      <text:p text:style-name="P28"/>
      <text:list xml:id="list6510808236518518813" text:style-name="WW8Num5">
        <text:list-item>
          <text:p text:style-name="P29">Lors de l'organisation de l'événement le concessionnaire s'engage à se conformer strictement à la description définie ci-dessus ; à faire usage des locaux aux buts convenus ; à ne pas sous-louer les locaux mis à sa disposition.</text:p>
        </text:list-item>
        <text:list-item>
          <text:p text:style-name="P35"><text:span text:style-name="T4">Pour des raisons de sécurité, le concessionnaire veillera à ce qu'il n’y ait jamais plus de </text:span><text:span text:style-name="T8">250 </text:span><text:span text:style-name="T4">Personnes, en même temps, dans les locaux mis à sa disposition. Une permanence de 2 pompiers professionnels est </text:span><text:span text:style-name="T8">obligatoire</text:span><text:span text:style-name="T4"> lorsque le nombre de personnes présentes se situe entre 250 et 350. Le concessionnaire se chargera personnellement de l'organisation de ce service de pompier et en assumera la charge financière.</text:span></text:p>
        </text:list-item>
        <text:list-item>
          <text:p text:style-name="P35"><text:span text:style-name="T4">Le niveau sonore ne peut dépasser 90db dans la salle, les portes coupe feux et les portes de secours de la salle doivent s'ouvrir et se fermer </text:span><text:soft-page-break/><text:span text:style-name="T4">librement, la position normale étant fermée. Le concessionnaire devra durant toute la période d'utilisation veiller à ce que la tranquillité du voisinage soit respecter ; </text:span><text:span text:style-name="T8">Pas d'attroupement dans la rue après 22h00.</text:span></text:p>
        </text:list-item>
        <text:list-item>
          <text:p text:style-name="P35"><text:span text:style-name="T4">Le concessionnaire s'engage à utiliser les lieux conformément à l'annexe 1. </text:span><text:span text:style-name="T8">En cas de non-respect</text:span><text:span text:style-name="T4">, en tout ou en partie, desdites dispositions, il y a rupture de la présente convention et </text:span><text:span text:style-name="T8">le concessionnaire perdra la caution à titre de dommages et intérêts.</text:span></text:p>
        </text:list-item>
      </text:list>
      <text:p text:style-name="P26">Art.6 : Accès</text:p>
      <text:p text:style-name="P26"/>
      <text:p text:style-name="P28">Lors du chargement et déchargement du matériel nécessaire à l’événement, le concessionnaire veillera à laisser le passage libre et à ne pas gêner le trafic.</text:p>
      <text:p text:style-name="P28">Le concédant aura toujours accès aux lieux mis à sa disposition à titre de contrôle.</text:p>
      <text:p text:style-name="P27"/>
      <text:p text:style-name="P26">Art.7 : Consommation</text:p>
      <text:p text:style-name="P26"/>
      <text:p text:style-name="P27">Sans objet.</text:p>
      <text:p text:style-name="P26"/>
      <text:p text:style-name="P26">Art.8 : Entretien</text:p>
      <text:p text:style-name="P26"/>
      <text:p text:style-name="P34"><text:span text:style-name="T4">a) Le concessionnaire s'engage à entretenir les lieux concédés, en bon père de famille, et ceci pendant toute la durée de la présente convention ; à maintenir la propreté des installations sanitaires, des salles, du bar et de la cuisine ; à éliminer les vidanges ainsi que les ordures dans des sacs poubelles </text:span><text:span text:style-name="T8">réglementaires</text:span><text:span text:style-name="T4"> dûment fermes.</text:span></text:p>
      <text:p text:style-name="P28"/>
      <text:p text:style-name="P28">b) Le nettoyage des sols est à la charge du concessionnaire.</text:p>
      <text:p text:style-name="P28"/>
      <text:p text:style-name="P26">Art.9 : interdiction de changer l'affectation des lieux loués</text:p>
      <text:p text:style-name="P26"/>
      <text:p text:style-name="P34"><text:span text:style-name="T4">a) il est formellement interdit, à la concessionnaire, de faire des transformation ou aménagements</text:span><text:span text:style-name="T8"> autres</text:span><text:span text:style-name="T4"> que ceux autorisés dans les échanges de courriers électroniques relatifs a cette convention.</text:span></text:p>
      <text:p text:style-name="P28">b) Le concessionnaire doit signaler à la concédante toutes les dégradations causées pendant l'occupation des locaux, les éventuels frais de réparation seront à charge du concessionnaire et, de plus, entraîneront la perte de la caution.</text:p>
      <text:p text:style-name="P27"/>
      <text:p text:style-name="P26">Art.10 : Responsabilité</text:p>
      <text:p text:style-name="P26"/>
      <text:p text:style-name="P28">a) Le concessionnaire est le seul responsable de l'ouverture et fermeture des entrées, aussi bien pendant le montage, l’événement et le démontage.</text:p>
      <text:p text:style-name="P28">b) Le concessionnaire s'engage à effectuer personnellement le contrôle des invités à l’entrée et à la sortie de la salle.</text:p>
      <text:p text:style-name="P28"/>
      <text:p text:style-name="P34"><text:span text:style-name="T4">c) Le concessionnaire veillera à ce que des </text:span><text:span text:style-name="T8">bouteilles à gaz et des liquides inflammables </text:span><text:span text:style-name="T4">ne soient pas utilisés dans les locaux mis à sa disposition. De plus, il veillera à libérer en permanence l’accès aux sorties de secours. Le concessionnaire s’engage à faire connaître ce règlement à tous ses fournisseurs.</text:span></text:p>
      <text:p text:style-name="P26"/>
      <text:p text:style-name="P26">Art.11 : Assurance</text:p>
      <text:p text:style-name="P27"/>
      <text:p text:style-name="P28">Le concessionnaire souscrira une assurance couvrant tous les risques pouvant résulter de l'exercice de son activité. Le concédant ne sera, de quelques manières que ce soit, tenu comme responsable des dommages matériels et/ou corporels résultant de l'exercice de l’événement par le concessionnaire.</text:p>
      <text:p text:style-name="P28">Le concédant confirme avoir souscrit une assurance en responsabilité civile objective.</text:p>
      <text:p text:style-name="P27"/>
      <text:p text:style-name="P26">Art.12 : Contributions</text:p>
      <text:p text:style-name="P26"/>
      <text:p text:style-name="P28">Les impôts, taxes, droits d'accises, droit d'auteur, de quelque nature qu'ils soient, pouvant être perçus suite à l’exercice de l’activité planifiée par le concessionnaire, sont à la charge de cette dernière et le concessionnaire est tenu de s'en acquitter à la première demande.</text:p>
      <text:p text:style-name="P26"/>
      <text:p text:style-name="P26">Art.13 : Résiliation anticipée par le concessionnaire</text:p>
      <text:p text:style-name="P26"/>
      <text:p text:style-name="P28">a) Si, après signature de la présente, et ce pour une raison quelconque, le concessionnaire renonce à la présente convention, qu'elle décide d'abandonner l'organisation de l’événement prévu, qu'elle souhaite changer la nature de l'occupation dans une mesure qui ne peut être acceptée par la concédante, qu'elle n'occupe pas les lieux concédés, le concessionnaire sera tenu de verser au concédant des dommages et intérêts équivalents à :</text:p>
      <text:p text:style-name="P34"><text:span text:style-name="T4">-en Euros</text:span><text:span text:style-name="T12">, 0 % </text:span><text:span text:style-name="T4">du prix de la concession, pour une résiliation de plus d'un mois calendrier avant l’activité planifiée ;</text:span></text:p>
      <text:p text:style-name="P28">-en Euros, 50% du prix de la concession, pour une résiliation de 15 jours à 1 mois calendrier avant l’activité planifiée ;</text:p>
      <text:p text:style-name="P28">-en Euros, 100% du prix de la concession, pour une résiliation de moins de 15 jours calendrier avant l’activité planifiée ;</text:p>
      <text:p text:style-name="P28"/>
      <text:p text:style-name="P28">b) Lors de la résiliation, le concédant est autorisée à retenir l'acompte ou le montant déjà versé à la signature de la présente convention, et ce à concurrence des montants précités.</text:p>
      <text:p text:style-name="P27"/>
      <text:p text:style-name="P26">Art.14 : Caution pour vice</text:p>
      <text:p text:style-name="P26"/>
      <text:p text:style-name="P28">Le concessionnaire renonce à tous recours à l'encontre du concédant du chef des articles 1386 et 1721 du code civil.</text:p>
      <text:p text:style-name="P28">Tous les frais, taxes, droits d’enregistrements, droits de timbre et éventuelles amendes pouvant découler de la présente convention sont à la charge du concessionnaire.</text:p>
      <text:p text:style-name="P27"/>
      <text:p text:style-name="P26">Art.15 : Disposition générales</text:p>
      <text:p text:style-name="P26"/>
      <text:p text:style-name="P28">a) Le concessionnaire s'engage à respecter la loi du 15/07/1960 sur la protection et la préservation de la jeunesse.</text:p>
      <text:p text:style-name="P28">b) Le concessionnaire s'engage à se conformer aux prescriptions communales ou policières relatives aux spectacles et divertissements.</text:p>
      <text:p text:style-name="P34"><text:span text:style-name="T4">c) </text:span><text:span text:style-name="T5">Le concessionnaire s'engage à ne pas perturber la quiétude du voisinage.</text:span></text:p>
      <text:p text:style-name="P28">d) Toutes contraventions, amendes, frais de justice et autres résultant du non-respect des points a),b),c) sont entièrement à charge du concessionnaire.</text:p>
      <text:p text:style-name="P28">e) Les cours et tribunaux de l'arrondissement de Bruxelles seront compétents pour tous litiges résultant de l'application de cette convention.</text:p>
      <text:p text:style-name="P27"/>
      <text:p text:style-name="P33"><text:span text:style-name="T4">Fait de bonne foi, en deux exemplaires, à Bruxelles</text:span><text:span text:style-name="T12"> le <text:s text:c="2"/>/ <text:s text:c="3"/>/20</text:span><text:span text:style-name="T12">26</text:span><text:span text:style-name="T12">.</text:span></text:p>
      <text:p text:style-name="P27"/>
      <text:p text:style-name="P27">Lu et Approuvé</text:p>
      <text:p text:style-name="P27"/>
      <text:p text:style-name="P27">Pour le concédant. <text:s/><text:tab/><text:tab/><text:tab/><text:tab/><text:tab/>Pour le concessionnaire.</text:p>
      <text:p text:style-name="P30"/>
      <text:p text:style-name="P27"/>
      <text:p text:style-name="P44"><text:span text:style-name="T18"><text:s/></text:span><text:span text:style-name="T18">……………….</text:span><text:span text:style-name="T4"><text:tab/><text:tab/><text:tab/><text:tab/><text:tab/><text:tab/></text:span></text:p>
      <text:p text:style-name="P27"/>
      <text:p text:style-name="P25"><text:span text:style-name="T34"/></text:p>
      <text:p text:style-name="P45">Annexe1</text:p>
      <text:p text:style-name="P38"><text:span text:style-name="T7">Utilisation des salles et du matériel du GARCIA </text:span><text:span text:style-name="T20">LORCA </text:span></text:p>
      <text:p text:style-name="P11">(Uniquement si prévu dans la convention de location)</text:p>
      <text:list xml:id="list7166258247832480909" text:style-name="WW8Num4">
        <text:list-item>
          <text:p text:style-name="P15">Mobilier :</text:p>
        </text:list-item>
      </text:list>
      <text:p text:style-name="P9">Les tables et chaises et fauteuils sont mis à la disposition de tous les utilisateurs de la salle, après chaque utilisation ils devront être ranges comme suit :</text:p>
      <text:list xml:id="list8380609548256452885" text:style-name="WW8Num8">
        <text:list-item>
          <text:p text:style-name="P12">Les chaises en plastique ( salle ventana) empilées par 3 le long des tentures à l'avant.</text:p>
        </text:list-item>
        <text:list-item>
          <text:p text:style-name="P12">Les grandes tables dans la salle ventana</text:p>
        </text:list-item>
        <text:list-item>
          <text:p text:style-name="P12">Les tables et chaises en bois dans le bar, chaises sur les tables.</text:p>
        </text:list-item>
      </text:list>
      <text:p text:style-name="P9"/>
      <text:list xml:id="list330495036" text:continue-list="list7166258247832480909" text:style-name="WW8Num4">
        <text:list-item>
          <text:p text:style-name="P15">Le Bar :</text:p>
        </text:list-item>
      </text:list>
      <text:p text:style-name="P9">Tous les verres lavés et séchés seront rangés sur l’étagère, les éviers vidés et rincés. Les frigos doivent être vides et éteints.</text:p>
      <text:p text:style-name="P9"/>
      <text:list xml:id="list189675412" text:continue-numbering="true" text:style-name="WW8Num4">
        <text:list-item>
          <text:p text:style-name="P15">La cuisine :</text:p>
        </text:list-item>
      </text:list>
      <text:p text:style-name="P9">La vaisselle lavée, séchée doit être rangée dans les étagères en métal, les couverts dans les bacs gris, les casseroles et ustensiles sous les tables de travail.</text:p>
      <text:p text:style-name="P9">Les tables dégagées et nettoyées.</text:p>
      <text:list xml:id="list4230233912064585332" text:style-name="WW8Num7">
        <text:list-item>
          <text:list>
            <text:list-item>
              <text:p text:style-name="P13">Ne rien laisser dans le frigo et le surgélateur.</text:p>
            </text:list-item>
            <text:list-item>
              <text:p text:style-name="P13">Les vannes de gaz doivent être fermées.</text:p>
            </text:list-item>
            <text:list-item>
              <text:p text:style-name="P13">Les fours nettoyés.</text:p>
            </text:list-item>
          </text:list>
        </text:list-item>
      </text:list>
      <text:p text:style-name="P9"/>
      <text:list xml:id="list2108717485" text:continue-list="list189675412" text:style-name="WW8Num4">
        <text:list-item>
          <text:p text:style-name="P15">Les toilettes :</text:p>
        </text:list-item>
      </text:list>
      <text:p text:style-name="P9">Nettoyer sols et cuvettes et ne pas oublier de vider les poubelles.</text:p>
      <text:p text:style-name="P14"/>
      <text:list xml:id="list244460456" text:continue-numbering="true" text:style-name="WW8Num4">
        <text:list-item>
          <text:p text:style-name="P15">Tableaux électriques </text:p>
        </text:list-item>
      </text:list>
      <text:p text:style-name="P9">Le site comporte 3 tableaux électriques, derrière le bar, dans le fonds de la salle Baligand et dans la cuisine.</text:p>
      <text:list xml:id="list2504922481273365941" text:style-name="WW8Num6">
        <text:list-item>
          <text:p text:style-name="P16">Tableau Bar : il y a 4 interrupteurs marqués pour l’éclairage, il doivent être mis en position éteints (off) avant de quitter la salle. </text:p>
        </text:list-item>
      </text:list>
      <text:p text:style-name="P18">NE PAS TOUCHER AUX AUTRES FUSIBLES ET COMMANDES.</text:p>
      <text:list xml:id="list1610467430" text:continue-numbering="true" text:style-name="WW8Num6">
        <text:list-item>
          <text:p text:style-name="P39"><text:span text:style-name="T21">T</text:span><text:span text:style-name="T22">ableau Salle Baligand: sert à commander l’éclairage des salles arrière et avant (voir indications) ainsi que le système d’aération ; tous les fusibles seront abaisses (éteints) avant de quitter la salle sauf les fusibles &lt;LOGES&gt; ET &lt;NEONS PRISES SALLE&gt;</text:span></text:p>
        </text:list-item>
        <text:list-item>
          <text:p text:style-name="P39"><text:span text:style-name="T22">Tableau Cuisine : </text:span><text:span text:style-name="T20">NE PAS TOUCHER</text:span></text:p>
        </text:list-item>
      </text:list>
      <text:p text:style-name="P17"/>
      <text:list xml:id="list1342009371" text:continue-list="list244460456" text:style-name="WW8Num4">
        <text:list-item>
          <text:p text:style-name="P15">Portes et fenêtres :</text:p>
        </text:list-item>
      </text:list>
      <text:p text:style-name="P9">La porte du bar doit rester fermée à partir de 22h00. Cette porte dispose d'un système d’entrée libre (cliquet vers le haut), la double porte de la salle avant donnant sur la rue sert de sortie de secours et doit être déverrouillée (clef et barre de sécurité) pendant l’événement, la barre doit être remise et la porte fermée à clés avant de quitter les lieux.</text:p>
      <text:p text:style-name="P9">En cas d’émission de bruit ou de musique, la double porte métallique de la salle Baligand ainsi que celle menant à la cuisine doivent être fermée à partir de 22h00, de plus pour des raisons de sécurité, elles ne peuvent être bloquées.</text:p>
      <text:p text:style-name="P9">Les bulbes en plexiglas de la cuisine doivent être fermes avant de partir.</text:p>
      <text:p text:style-name="P9"/>
      <text:list xml:id="list1230554105" text:continue-numbering="true" text:style-name="WW8Num4">
        <text:list-item>
          <text:p text:style-name="P15">Divers : IL EST INTERDIT DE FUMER à l’intérieur des locaux !</text:p>
        </text:list-item>
      </text:list>
      <text:p text:style-name="P10">NE RIEN ATTACHER OU ACCROCHER AUX MURS, PAS DE BANDE ADHESIVE, DE CLOU OU DE PUNAISE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 svg:font-family="Wingdings" style:font-pitch="variable" style:font-charset="x-symbol"/>
    <style:font-face style:name="Symbol" svg:font-family="Symbol" style:font-family-generic="roman" style:font-pitch="variable" style:font-charset="x-symbol"/>
    <style:font-face style:name="Google Sans" svg:font-family="'Google Sans', Arial, sans-serif"/>
    <style:font-face style:name="Mangal2" svg:font-family="Mangal"/>
    <style:font-face style:name="OpenSymbol" svg:font-family="OpenSymbol, Calibri"/>
    <style:font-face style:name="Courier New" svg:font-family="'Courier New'" style:font-family-generic="modern"/>
    <style:font-face style:name="Courier New1" svg:font-family="'Courier New'" style:font-family-generic="modern" style:font-pitch="fixed"/>
    <style:font-face style:name="Arial-BoldItalicMT" svg:font-family="Arial-BoldItalicMT" style:font-family-generic="roman" style:font-pitch="variable"/>
    <style:font-face style:name="Mangal1" svg:font-family="Mangal, 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ucida Sans Unicode1" svg:font-family="'Lucida Sans Unicode'"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Mangal" svg:font-family="Mangal"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BE" style:letter-kerning="true" style:font-size-asian="12pt" style:language-asian="zh" style:country-asian="CN" style:font-size-complex="12pt" style:language-complex="hi" style:country-complex="IN"/>
    </style:default-style>
    <style:default-style style:family="paragraph">
      <style:paragraph-properties loext:hyphenation-keep-type="column" loext:hyphenation-keep-line="false" fo:hyphenation-ladder-count="no-limit" style:text-autospace="ideograph-alpha" style:punctuation-wrap="hanging" style:line-break="strict" style:tab-stop-distance="1.27cm" style:writing-mode="lr-tb"/>
      <style:text-properties style:use-window-font-color="true" style:font-name="Times New Roman" fo:font-size="12pt" fo:language="fr" fo:country="BE" style:letter-kerning="true" style:font-name-asian="Lucida Sans Unicode"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loext:hyphenation-keep-type="column" loext:hyphenation-keep-line="false" fo:orphans="0" fo:widows="0" fo:hyphenation-ladder-count="no-limit" style:vertical-align="baseline" style:writing-mode="lr-tb"/>
      <style:text-properties style:use-window-font-color="true" style:font-name="Times New Roman" fo:font-size="12pt" fo:language="fr" fo:country="BE" style:letter-kerning="true" style:font-name-asian="Lucida Sans Unicode1" style:font-size-asian="12pt" style:language-asian="zh" style:country-asian="CN" style:font-name-complex="Mangal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_20__28_user_29_"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2" style:font-size-complex="12pt" style:font-style-complex="italic"/>
    </style:style>
    <style:style style:name="Index" style:family="paragraph" style:parent-style-name="WW-Standard" style:class="index">
      <style:paragraph-properties text:number-lines="false" text:line-number="0"/>
    </style:style>
    <style:style style:name="WW-Standard" style:family="paragraph">
      <style:paragraph-properties loext:hyphenation-keep-type="column" loext:hyphenation-keep-line="false" fo:orphans="0" fo:widows="0" fo:hyphenation-ladder-count="no-limit" style:vertical-align="baseline"/>
      <style:text-properties style:use-window-font-color="true" style:font-name="Times New Roman" fo:font-size="12pt" fo:language="fr" fo:country="BE" style:letter-kerning="true" style:font-name-asian="Lucida Sans Unicode1" style:font-size-asian="12pt" style:language-asian="zh" style:country-asian="CN" style:font-name-complex="Mangal1" style:font-size-complex="12pt" style:language-complex="hi" style:country-complex="IN" fo:hyphenate="false" fo:hyphenation-remain-char-count="2" fo:hyphenation-push-char-count="2"/>
    </style:style>
    <style:style style:name="Heading_20__28_user_29_" style:display-name="Heading (user)" style:family="paragraph" style:parent-style-name="WW-Standard" style:next-style-name="Text_20_body_20__28_user_29_">
      <style:paragraph-properties fo:margin-top="0.423cm" fo:margin-bottom="0.212cm" fo:keep-with-next="always"/>
      <style:text-properties style:font-name="Arial" fo:font-size="14pt" style:font-size-asian="14pt" style:font-name-complex="Arial" style:font-size-complex="14pt"/>
    </style:style>
    <style:style style:name="Text_20_body_20__28_user_29_" style:display-name="Text body (user)" style:family="paragraph" style:parent-style-name="WW-Standard">
      <style:paragraph-properties fo:margin-top="0cm" fo:margin-bottom="0.212cm"/>
    </style:style>
    <style:style style:name="Caption_20__28_user_29_" style:display-name="Caption (user)" style:family="paragraph" style:parent-style-name="WW-Standard">
      <style:paragraph-properties fo:margin-top="0.212cm" fo:margin-bottom="0.212cm" text:number-lines="false" text:line-number="0"/>
      <style:text-properties fo:font-style="italic" style:font-style-asian="italic" style:font-style-complex="italic"/>
    </style:style>
    <style:style style:name="Preformatted_20_Text_20__28_user_29_" style:display-name="Preformatted Text (user)" style:family="paragraph" style:parent-style-name="WW-Standard">
      <style:text-properties style:font-name="Courier New" fo:font-size="10pt" style:font-name-asian="Courier New" style:font-size-asian="10pt" style:font-name-complex="Courier New" style:font-size-complex="10pt"/>
    </style:style>
    <style:style style:name="List_20_Paragraph" style:display-name="List Paragraph" style:family="paragraph" style:parent-style-name="Standard">
      <style:paragraph-properties fo:margin-left="1.27cm" fo:margin-right="0cm" fo:margin-top="0cm" fo:margin-bottom="0cm" fo:text-indent="0cm" style:auto-text-indent="false"/>
      <style:text-properties style:font-size-complex="10.5pt"/>
    </style:style>
    <style:style style:name="Normal" style:family="paragraph">
      <style:paragraph-properties loext:hyphenation-keep-type="column" loext:hyphenation-keep-line="false" fo:hyphenation-ladder-count="no-limit"/>
      <style:text-properties fo:hyphenate="false" fo:hyphenation-remain-char-count="2" fo:hyphenation-push-char-count="2"/>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Arial Unicode MS" style:font-size-asian="14pt" style:font-weight-asian="bold" style:font-name-complex="Arial Unicode MS" style:font-size-complex="14pt" style:font-weight-complex="bold"/>
    </style:style>
    <style:style style:name="WW8Num1z0" style:family="text">
      <style:text-properties style:font-name="Arial" fo:background-color="#ffff00" style:font-name-complex="Ari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Arial" fo:font-weight="bold" style:font-weight-asian="bold" style:font-name-complex="Arial"/>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weight="bold" style:font-weight-asian="bold"/>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Arial" fo:language="fr" fo:country="FR" fo:font-weight="bold" style:font-weight-asian="bold" style:font-name-complex="Arial" style:font-weight-complex="bold"/>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Arial" fo:font-weight="bold" style:font-weight-asian="bold" style:font-name-complex="Arial" style:font-weight-complex="bold"/>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Symbol" fo:language="fr" fo:country="FR" style:font-name-complex="Symbol"/>
    </style:style>
    <style:style style:name="WW8Num6z1" style:family="text">
      <style:text-properties style:font-name="Courier New" style:font-name-complex="Courier New"/>
    </style:style>
    <style:style style:name="WW8Num6z2" style:family="text">
      <style:text-properties style:font-name="Wingdings" style:font-name-complex="Wingdings"/>
    </style:style>
    <style:style style:name="WW8Num7z0" style:family="text">
      <style:text-properties style:font-name="Symbol" style:font-name-complex="Symbol"/>
    </style:style>
    <style:style style:name="WW8Num7z1" style:family="text">
      <style:text-properties style:font-name="Courier New" style:font-name-complex="Courier New"/>
    </style:style>
    <style:style style:name="WW8Num7z2" style:family="text">
      <style:text-properties style:font-name="Wingdings" style:font-name-complex="Wingdings"/>
    </style:style>
    <style:style style:name="WW8Num8z0" style:family="text">
      <style:text-properties style:font-name="OpenSymbol" style:font-name-asian="OpenSymbol" style:font-name-complex="OpenSymbol"/>
    </style:style>
    <style:style style:name="Default_20_Paragraph_20_Font" style:display-name="Default Paragraph Font" style:family="text"/>
    <style:style style:name="Numbering_20_Symbols_20__28_user_29_" style:display-name="Numbering Symbols (user)" style:family="text"/>
    <style:style style:name="Bullet_20_Symbols_20__28_user_29_" style:display-name="Bullet Symbols (user)" style:family="text">
      <style:text-properties style:font-name="OpenSymbol" style:font-name-asian="OpenSymbol" style:font-name-complex="OpenSymbol"/>
    </style:style>
    <style:style style:name="Internet_20_link_20__28_user_29_" style:display-name="Internet link (user)" style:family="text">
      <style:text-properties fo:color="#000080" style:text-underline-style="solid" style:text-underline-width="auto" style:text-underline-color="font-color"/>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text:style-name="WW8Num1z0"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text:style-name="WW8Num1z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WW8Num1z4"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WW8Num1z7"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a" style:num-letter-sync="true"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8Num2z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a" style:num-letter-sync="true"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8Num3z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WW8Num3z4"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WW8Num3z7"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4z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8Num4z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8Num4z4"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8Num4z5"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8Num4z7"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8Num4z8"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5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6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6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6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6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6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7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7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7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7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7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7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style:num-suffix="."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8Num8z0" style:num-suffix="."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8Num8z0" style:num-suffix="."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8Num8z0" style:num-suffix="."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8Num8z0" style:num-suffix="."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8Num8z0" style:num-suffix="."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8Num8z0" style:num-suffix="."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8Num8z0" style:num-suffix="."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8Num8z0" style:num-suffix="."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fo:font-size="10pt" style:font-size-asian="10pt" style:font-size-complex="10pt"/>
    </style:style>
    <style:style style:name="MT2" style:family="text">
      <style:text-properties fo:color="#000000" style:text-line-through-style="none" style:font-name="Times New Roman" fo:font-size="10pt" style:text-underline-style="none" fo:font-weight="normal" style:text-blinking="false" style:font-size-asian="10pt" style:font-size-complex="10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loext:margin-gutter="0cm" style:footnote-max-height="0cm">
        <style:footnote-sep style:width="0.018cm" style:distance-before-sep="0.101cm" style:distance-after-sep="0.101cm" style:adjustment="left" style:rel-width="25%" style:color="#000000"/>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MP1"><text:span text:style-name="MT1">Colectivo GARCIA LORCA Collectif <text:s/>SC - 47,49 rue des Foulons 1000 Bruxelles - </text:span><text:a xlink:type="simple" xlink:href="https://www.companyweb.be/fr/0471116627/colectivo-garcia-lorca-collectif" text:style-name="Internet_20_link" text:visited-style-name="Visited_20_Internet_20_Link"><text:span text:style-name="MT2">BE0471116627</text:span></text:a></text:p>
        <text:p text:style-name="Footer"/>
      </style:footer>
    </style:master-page>
    <style:master-page style:name="First_20_Page" style:display-name="First Page" style:page-layout-name="Mpm1" style:next-style-name="Standard">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MUSU, Tony</meta:initial-creator>
    <meta:creation-date>2017-11-07T09:46:00</meta:creation-date>
    <dc:date>2026-09-02T13:28:00</dc:date>
    <meta:print-date>2017-10-20T12:31:00</meta:print-date>
    <meta:editing-cycles>22</meta:editing-cycles>
    <meta:editing-duration>PT4H57M59S</meta:editing-duration>
    <meta:generator>OpenOffice/4.1.13$Unix OpenOffice.org_project/4113m1$Build-9810</meta:generator>
    <dc:creator>jose menendez</dc:creator>
    <meta:document-statistic meta:table-count="0" meta:image-count="0" meta:object-count="0" meta:page-count="3" meta:paragraph-count="118" meta:word-count="1857" meta:character-count="11367"/>
  </office:meta>
</office:document-meta>
</file>